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54005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54005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5f6fc" officeooo:paragraph-rsid="0035f6fc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540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354005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0.5pt" fo:language="fr" fo:country="FR" fo:font-style="normal" fo:font-weight="normal" officeooo:rsid="00242ac2" style:font-family-asian="Tahoma" style:font-family-generic-asian="system" style:font-pitch-asian="variable" style:font-size-asian="10.5pt" style:font-style-asian="normal" style:font-weight-asian="normal" style:font-family-complex="Tahoma" style:font-family-generic-complex="system" style:font-pitch-complex="variable" style:font-size-complex="10.5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AE1.1</text:span><text:span text:style-name="T3"> :</text:span><text:span text:style-name="T4"> </text:span><text:span text:style-name="Police_20_par_20_défaut"><text:span text:style-name="T5">Réaliser des contrôles inopinés des rejets atmosphériques des installations les plus émettrices par des laboratoires indépendants</text:span></text:span></text:p>
      <text:p text:style-name="P2"/>
      <text:p text:style-name="P2"/>
      <text:p text:style-name="P3"><text:span text:style-name="T6">Objectif :</text:span><text:span text:style-name="T7"> </text:span><text:span text:style-name="T8">V</text:span><text:span text:style-name="Police_20_par_20_défaut"><text:span text:style-name="T9">érifier la conformité des rejets atmosphériques des installations ciblées, ou à s’assurer d’un retour à la conformité de ces rejets.</text:span></text:span></text:p>
      <text:p text:style-name="P4"/>
      <text:p text:style-name="P4"/>
      <text:p text:style-name="P5">Suivi de l’action :</text:p>
      <text:p text:style-name="P6">A l’aide de l’application de déclaration des émissions polluantes (GEREP), la DREAL a cibler les installations les plus émettrices et a diligenté des contrôles inopinés sur l’année 2026.</text:p>
      <text:p text:style-name="P6"/>
      <text:p text:style-name="P6">Le bilan de l’année indiquera si certaines installations classées ont fait l’objet d’une sanction. 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40:48.228260700</dc:date>
    <dc:creator>Virginie Rebille</dc:creator>
    <meta:editing-duration>PT5H30M10S</meta:editing-duration>
    <meta:editing-cycles>35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87" meta:character-count="592" meta:non-whitespace-character-count="509"/>
  </office:meta>
</office:document-meta>
</file>