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7a446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7a446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984da" officeooo:paragraph-rsid="003984da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5400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37a446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7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8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9" style:family="text">
      <style:text-properties fo:color="#000000" loext:opacity="100%" style:font-name="Calibri" fo:font-size="11pt" fo:language="fr" fo:country="FR" fo:font-style="normal" fo:font-weight="normal" officeooo:rsid="0037a446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23fe2e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AE1.</text:span><text:span text:style-name="T3">2</text:span><text:span text:style-name="T4">:</text:span><text:span text:style-name="T5"> </text:span><text:span text:style-name="Police_20_par_20_défaut"><text:span text:style-name="T6">Réaliser un inventaire des installations de combustion au régime déclaratif (puissance comprise entre 1 et 20 MW), au vu des dernières évolutions réglementaires, et contrôler la conformité des rejets atmosphériques de ces installations</text:span></text:span></text:p>
      <text:p text:style-name="P2"/>
      <text:p text:style-name="P2"/>
      <text:p text:style-name="P3"><text:span text:style-name="T7">Objectif :</text:span><text:span text:style-name="T8"> </text:span><text:span text:style-name="T9">R</text:span><text:span text:style-name="Police_20_par_20_défaut"><text:span text:style-name="T10">ecenser l’ensemble des installations de combustion soumises à déclaration sur le territoire du PPA et de s’assurer que ces contrôles périodiques sont réalisés</text:span></text:span></text:p>
      <text:p text:style-name="P4"/>
      <text:p text:style-name="P4"/>
      <text:p text:style-name="P5">Suivi de l’action :</text:p>
      <text:p text:style-name="P6">Cette action n’a pas été initiée et débutera en 2027.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6T16:42:10.695640100</dc:date>
    <dc:creator>Virginie Rebille</dc:creator>
    <meta:editing-duration>PT5H31M32S</meta:editing-duration>
    <meta:editing-cycles>37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4" meta:word-count="74" meta:character-count="491" meta:non-whitespace-character-count="421"/>
  </office:meta>
</office:document-meta>
</file>