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9e312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9e312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984da" officeooo:paragraph-rsid="003984da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540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9e312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7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8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62a2c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6ad44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AE</text:span><text:span text:style-name="T3">2.1</text:span><text:span text:style-name="T4">:</text:span><text:span text:style-name="T5"> </text:span><text:span text:style-name="Police_20_par_20_défaut"><text:span text:style-name="T6">Développer le recours aux audits Air-Energie afin de les doter d'outils d'aide à la décision pour améliorer la maîtrise de leurs consommations énergétiques et des émissions de polluants</text:span></text:span></text:p>
      <text:p text:style-name="P2"/>
      <text:p text:style-name="P2"/>
      <text:p text:style-name="P3"><text:span text:style-name="T7">Objectif :</text:span><text:span text:style-name="T8"> </text:span><text:span text:style-name="Police_20_par_20_défaut"><text:span text:style-name="T9">Réalis</text:span></text:span><text:span text:style-name="Police_20_par_20_défaut"><text:span text:style-name="T10">er</text:span></text:span><text:span text:style-name="Police_20_par_20_défaut"><text:span text:style-name="T9"> un état des lieux des consommations d’énergie de l’établissement. Le livrable donne une liste d’actions concourant à l’optimisation des consommations d’énergie</text:span></text:span></text:p>
      <text:p text:style-name="P4"/>
      <text:p text:style-name="P4"/>
      <text:p text:style-name="P5">Suivi de l’action :</text:p>
      <text:p text:style-name="P6">Cette action n’a pas été initiée.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7T09:40:36.664755900</dc:date>
    <dc:creator>Virginie Rebille</dc:creator>
    <meta:editing-duration>PT5H39M59S</meta:editing-duration>
    <meta:editing-cycles>38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64" meta:character-count="430" meta:non-whitespace-character-count="370"/>
  </office:meta>
</office:document-meta>
</file>