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efb55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efb55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efb55" officeooo:paragraph-rsid="003efb55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efb55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a133a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777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1da378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1" style:family="text">
      <style:text-properties fo:color="#000000" loext:opacity="100%" style:font-name="Calibri" fo:font-size="11pt" fo:language="fr" fo:country="FR" fo:font-style="normal" fo:font-weight="normal" officeooo:rsid="001e612b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</text:span><text:span text:style-name="T3">4.1</text:span><text:span text:style-name="T4">:</text:span><text:span text:style-name="T5"> </text:span><text:span text:style-name="Police_20_par_20_défaut"><text:span text:style-name="T6">Réduire les émissions de poussières liées aux chantiers (habitations, métro, etc.)</text:span></text:span></text:p>
      <text:p text:style-name="P2"/>
      <text:p text:style-name="P2"/>
      <text:p text:style-name="P3"><text:span text:style-name="T7">Objectif :</text:span><text:span text:style-name="T8"> </text:span><text:span text:style-name="Police_20_par_20_défaut"><text:span text:style-name="T9">S</text:span></text:span><text:span text:style-name="Police_20_par_20_défaut"><text:span text:style-name="T10">ensibiliser et former les maîtres d’ouvrage comme les entreprises du secteur BTP à la pollution de l’air et aux </text:span></text:span><text:span text:style-name="Police_20_par_20_défaut"><text:span text:style-name="T11">bonnes pratiques</text:span></text:span><text:span text:style-name="Police_20_par_20_défaut"><text:span text:style-name="T10"> à adopter pour un chantier propre.</text:span></text:span></text:p>
      <text:p text:style-name="P4"/>
      <text:p text:style-name="P4"/>
      <text:p text:style-name="P5">Suivi de l’action :</text:p>
      <text:p text:style-name="P6">La FRTP organise plusieurs fois par an une commission environnement en présence des dirigeants des entreprises du TP.</text:p>
      <text:p text:style-name="P6">La prochaine commission sera consacrée à la qualité de l’air et aux émissions de poussières. 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11:03:59.311773200</dc:date>
    <dc:creator>Virginie Rebille</dc:creator>
    <meta:editing-duration>PT6H49M35S</meta:editing-duration>
    <meta:editing-cycles>42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79" meta:character-count="500" meta:non-whitespace-character-count="425"/>
  </office:meta>
</office:document-meta>
</file>