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44b4b4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44b4b4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4602db" officeooo:paragraph-rsid="004602db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477a33" officeooo:paragraph-rsid="00477a33" style:font-size-asian="11pt" style:font-style-asian="normal" style:font-weight-asian="normal" style:font-size-complex="11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425938" officeooo:paragraph-rsid="00425938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40da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44b4b4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2a133a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7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2a133a" fo:background-color="transparent" loext:char-shading-value="0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8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42058f" fo:background-color="transparent" loext:char-shading-value="0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9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1" style:family="text">
      <style:text-properties fo:color="#000000" loext:opacity="100%" style:font-name="Calibri" fo:font-size="11pt" fo:language="fr" fo:country="FR" fo:font-style="normal" fo:font-weight="normal" officeooo:rsid="002bdb86" style:font-family-asian="Tahoma" style:font-family-generic-asian="swiss" style:font-pitch-asian="variable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12" style:family="text">
      <style:text-properties fo:color="#000000" loext:opacity="100%" style:font-name="Calibri" fo:font-size="11pt" fo:language="fr" fo:country="FR" fo:font-style="normal" fo:font-weight="normal" officeooo:rsid="00225ea6" style:font-family-asian="Tahoma" style:font-family-generic-asian="swiss" style:font-pitch-asian="variable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MI1.</text:span><text:span text:style-name="T3">3</text:span><text:span text:style-name="T2"> </text:span><text:span text:style-name="T4">:</text:span><text:span text:style-name="T5"> </text:span><text:span text:style-name="Police_20_par_20_défaut"><text:span text:style-name="T6">Renforcer les dispositi</text:span></text:span><text:span text:style-name="Police_20_par_20_défaut"><text:span text:style-name="T7">fs </text:span></text:span><text:span text:style-name="Police_20_par_20_défaut"><text:span text:style-name="T8">de formation et de sensibilisation</text:span></text:span><text:span text:style-name="Police_20_par_20_défaut"><text:span text:style-name="T7"> à </text:span></text:span><text:span text:style-name="Police_20_par_20_défaut"><text:span text:style-name="T6">destination des jeunes</text:span></text:span></text:p>
      <text:p text:style-name="P2"/>
      <text:p text:style-name="P2"/>
      <text:p text:style-name="P3"><text:span text:style-name="T9">Objectif :</text:span><text:span text:style-name="T10"> </text:span><text:span text:style-name="Police_20_par_20_défaut"><text:span text:style-name="T11">P</text:span></text:span><text:span text:style-name="Police_20_par_20_défaut"><text:span text:style-name="T12">romouvoir les gestes de prévention afin de modifier des comportements à risque d’exposition ou de production de polluants, et de réduire les impacts en santé.</text:span></text:span></text:p>
      <text:p text:style-name="P4"/>
      <text:p text:style-name="P4"/>
      <text:p text:style-name="P5">Suivi de l’action :</text:p>
      <text:p text:style-name="P6">L’ARS a financé 10 contrats locaux de santé qui sont en lien direct avec les EPCI sur la thématique santé/environnement et qui ont été formés à la qualité de l’air.</text:p>
      <text:p text:style-name="P6"/>
      <text:p text:style-name="P7">2 collèges, soit 110 élèves, ont été sensibilisés sur l’aire du PPA depuis le début de l’année. </text:p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7T11:46:39.201876100</dc:date>
    <dc:creator>Virginie Rebille</dc:creator>
    <meta:editing-duration>PT7H20M23S</meta:editing-duration>
    <meta:editing-cycles>48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93" meta:character-count="549" meta:non-whitespace-character-count="460"/>
  </office:meta>
</office:document-meta>
</file>