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179dc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179dc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179dc" officeooo:paragraph-rsid="003179dc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166a7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3179dc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7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2421d5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8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9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23fe2e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R1.</text:span><text:span text:style-name="T3">2</text:span><text:span text:style-name="T4"> :</text:span><text:span text:style-name="T5"> </text:span><text:span text:style-name="Police_20_par_20_défaut"><text:span text:style-name="T6">Progresser dans la connaissance des émissions des chaufferies </text:span></text:span><text:span text:style-name="Police_20_par_20_défaut"><text:span text:style-name="T7">collectives</text:span></text:span><text:span text:style-name="Police_20_par_20_défaut"><text:span text:style-name="T6"> de puissance comprise entre 400 kW et 1 MW</text:span></text:span></text:p>
      <text:p text:style-name="P2"/>
      <text:p text:style-name="P2"/>
      <text:p text:style-name="P3"><text:span text:style-name="T8">Objectif :</text:span><text:span text:style-name="T9"> </text:span><text:span text:style-name="T10">Avoir un état des lieux de la pollution générée par les chaufferies biomasse de puissance comprise entre 400 kW et 1 MW, et établir, en fonction de cet état des lieux, un plan d’action pour abaisser les rejets atmosphériques.</text:span></text:p>
      <text:p text:style-name="P4"/>
      <text:p text:style-name="P4"/>
      <text:p text:style-name="P5">Suivi de l’action :</text:p>
      <text:p text:style-name="P6">Cette action n’a pas encore débuté. Un travail, en collaboration avec l’ADEME, doit être initié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5P0" style:volatile="true">
      <number:number number:decimal-places="1" number:min-decimal-places="1" number:min-integer-digits="1" number:grouping="true"/>
      <number:text>%</number:text>
    </number:percentage-style>
    <number:percentage-style style:name="N115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5P0"/>
    </number:percentage-style>
    <number:percentage-style style:name="N116">
      <number:number number:decimal-places="0" number:min-decimal-places="0" number:min-integer-digits="1"/>
      <number:text>%</number:text>
    </number:percentage-style>
    <number:currency-style style:name="N117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7P0"/>
    </number:currency-style>
    <number:number-style style:name="N118">
      <number:number number:decimal-places="1" number:min-decimal-places="1" number:min-integer-digits="1" number:grouping="true"/>
    </number:number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currency-style style:name="N12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0P0"/>
    </number:currency-style>
    <number:number-style style:name="N121">
      <number:number number:decimal-places="1" number:min-decimal-places="1" number:min-integer-digits="1"/>
    </number:number-style>
    <number:percentage-style style:name="N122">
      <number:number number:decimal-places="0" number:min-decimal-places="0" number:min-integer-digits="1" number:grouping="true"/>
      <number:text>%</number:text>
    </number:percentage-style>
    <number:currency-style style:name="N123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P0" style:volatile="true">
      <number:number number:decimal-places="0" number:min-decimal-places="0" number:min-integer-digits="1"/>
      <number:text>    </number:text>
    </number:number-style>
    <number:number-style style:name="N124P1" style:volatile="true">
      <number:text>-</number:text>
      <number:number number:decimal-places="0" number:min-decimal-places="0" number:min-integer-digits="1"/>
      <number:text>    </number:text>
    </number:number-style>
    <number:number-style style:name="N124P2" style:volatile="true">
      <number:text>-</number:text>
      <number:number number:decimal-places="0" number:min-decimal-places="0" number:min-integer-digits="0"/>
      <number:text>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percentage-style style:name="N125">
      <number:number number:decimal-places="2" number:min-decimal-places="2" number:min-integer-digits="1"/>
      <number:text>%</number:text>
    </number:percentage-style>
    <number:percentage-style style:name="N126">
      <number:number number:decimal-places="1" number:min-decimal-places="1" number:min-integer-digits="1"/>
      <number:text>%</number:text>
    </number:percentage-style>
    <number:currency-style style:name="N10114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4P0"/>
    </number:currency-style>
    <number:currency-style style:name="N10115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percentage-style style:name="N10116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6T16:21:25.073821300</dc:date>
    <dc:creator>Virginie Rebille</dc:creator>
    <meta:editing-duration>PT5H12M6S</meta:editing-duration>
    <meta:editing-cycles>29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4" meta:word-count="81" meta:character-count="482" meta:non-whitespace-character-count="404"/>
  </office:meta>
</office:document-meta>
</file>