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master-page-name="">
      <style:paragraph-properties fo:text-align="justify" style:justify-single-word="false" style:page-number="auto" fo:padding="0.049cm" fo:border="1.5pt solid #3465a4"/>
      <style:text-properties officeooo:paragraph-rsid="000f5e38"/>
    </style:style>
    <style:style style:name="P2" style:family="paragraph" style:parent-style-name="Standard">
      <style:text-properties style:font-name="Calibri" fo:font-size="11pt" fo:font-weight="normal" officeooo:rsid="000b6cae" officeooo:paragraph-rsid="000b6cae" style:font-size-asian="11pt" style:font-weight-asian="normal" style:font-size-complex="11pt" style:font-weight-complex="normal"/>
    </style:style>
    <style:style style:name="P3" style:family="paragraph" style:parent-style-name="Standard">
      <style:paragraph-properties fo:text-align="justify" style:justify-single-word="false"/>
      <style:text-properties officeooo:paragraph-rsid="00156d3e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19280c" officeooo:paragraph-rsid="000b6cae" style:font-size-asian="11pt" style:font-weight-asian="normal" style:font-size-complex="11pt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bold" officeooo:rsid="000b6cae" officeooo:paragraph-rsid="000b6cae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156d3e" officeooo:paragraph-rsid="00156d3e" style:font-size-asian="11pt" style:font-weight-asian="normal" style:font-size-complex="11pt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156d3e" officeooo:paragraph-rsid="00156d3e" style:font-size-asian="11pt" style:font-style-asian="normal" style:font-weight-asian="normal" style:font-size-complex="11pt" style:font-style-complex="normal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1733fc" officeooo:paragraph-rsid="001733fc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color="#729fcf" loext:opacity="100%" style:font-name="Calibri" fo:font-size="11pt" fo:font-weight="bold" officeooo:rsid="000b6cae" style:font-size-asian="11pt" style:font-weight-asian="bold" style:font-size-complex="11pt" style:font-weight-complex="bold"/>
    </style:style>
    <style:style style:name="T2" style:family="text">
      <style:text-properties fo:color="#729fcf" loext:opacity="100%" style:font-name="Calibri" fo:font-size="11pt" fo:font-weight="bold" officeooo:rsid="00139196" style:font-size-asian="11pt" style:font-weight-asian="bold" style:font-size-complex="11pt" style:font-weight-complex="bold"/>
    </style:style>
    <style:style style:name="T3" style:family="text">
      <style:text-properties fo:color="#729fcf" loext:opacity="100%" style:font-name="Calibri" fo:font-size="11pt" fo:font-weight="normal" officeooo:rsid="000b6cae" style:font-size-asian="11pt" style:font-weight-asian="normal" style:font-size-complex="11pt" style:font-weight-complex="normal"/>
    </style:style>
    <style:style style:name="T4" style:family="text">
      <style:text-properties fo:color="#729fcf" loext:opacity="100%" style:font-name="Calibri" fo:font-size="11pt" fo:language="fr" fo:country="FR" fo:font-style="normal" fo:font-weight="normal" officeooo:rsid="0019f62a" style:font-size-asian="11pt" style:font-style-asian="normal" style:font-weight-asian="normal" style:font-size-complex="11pt" style:font-style-complex="normal" style:font-weight-complex="normal"/>
    </style:style>
    <style:style style:name="T5" style:family="text">
      <style:text-properties style:font-name="Calibri" fo:font-size="11pt" fo:font-weight="bold" officeooo:rsid="000b6cae" style:font-size-asian="11pt" style:font-weight-asian="bold" style:font-size-complex="11pt" style:font-weight-complex="bold"/>
    </style:style>
    <style:style style:name="T6" style:family="text">
      <style:text-properties style:font-name="Calibri" fo:font-size="11pt" fo:font-weight="normal" officeooo:rsid="000b6cae" style:font-size-asian="11pt" style:font-weight-asian="normal" style:font-size-complex="11pt" style:font-weight-complex="normal"/>
    </style:style>
    <style:style style:name="T7" style:family="text">
      <style:text-properties fo:font-variant="normal" fo:text-transform="none" fo:color="#000000" loext:opacity="100%" style:font-name="Calibri" fo:font-size="11pt" fo:language="fr" fo:country="FR" fo:font-style="normal" fo:font-weight="normal" officeooo:rsid="0019f62a" style:font-size-asian="11pt" style:font-style-asian="normal" style:font-weight-asian="normal" style:font-size-complex="11pt" style:font-style-complex="normal" style:font-weight-complex="normal"/>
    </style:style>
    <style:style style:name="T8" style:family="text">
      <style:text-properties style:use-window-font-color="true" loext:opacity="0%" style:font-name="Calibri" fo:font-style="normal" officeooo:rsid="0019f62a" style:font-style-asian="normal" style:font-style-complex="normal"/>
    </style:style>
    <style:style style:name="T9" style:family="text">
      <style:text-properties style:use-window-font-color="true" loext:opacity="0%" style:font-name="Calibri" fo:font-style="normal" style:font-style-asian="normal" style:font-style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ction T1.</text:span><text:span text:style-name="T2">4</text:span><text:span text:style-name="T3"> : </text:span><text:span text:style-name="T4">Favoriser l’usage des transports en commun</text:span></text:p>
      <text:p text:style-name="P2"/>
      <text:p text:style-name="P2"/>
      <text:p text:style-name="P3"><text:span text:style-name="T5">Objectif :</text:span><text:span text:style-name="T6"> </text:span><text:span text:style-name="T7">La mise en œuvre de ces sous-actions permet l’augmentation de la fréquentation des transports en commun à la fois en favorisant l’utilisation des transports en commun pour les personnes venant travailler à Toulouse au détriment de la voiture mais également en favorisant ce mode de transport pour un usage de loisirs le week-end et pendant les vacances grâce notamment à la gamme tarifaire.</text:span></text:p>
      <text:p text:style-name="P4"/>
      <text:p text:style-name="P4"/>
      <text:p text:style-name="P5">Suivi de l’action :</text:p>
      <text:p text:style-name="P6"><text:span text:style-name="T8">L</text:span><text:span text:style-name="T9">e système de paiement facilité par carte bancaire est opérationnel sur l’ensemble du réseau Tisséo.</text:span></text:p>
      <text:p text:style-name="P7"/>
      <text:p text:style-name="P7">Les lignes de bus Linéo L7, L12 et la ligne 117 express sont mises en service.</text:p>
      <text:p text:style-name="P7"/>
      <text:p text:style-name="P7">Tisséo enrgistre une hausse de 4 % des fréquentations des transports en commun entre 2023 et 2025.</text:p>
      <text:p text:style-name="P7"/>
      <text:p text:style-name="P8">Les travaux de la ligne C du métro sont en cours.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rginie Rebille</meta:initial-creator>
    <meta:creation-date>2026-06-18T14:23:27.694252300</meta:creation-date>
    <dc:date>2026-06-18T15:51:34.998075800</dc:date>
    <dc:creator>Virginie Rebille</dc:creator>
    <meta:editing-duration>PT41M21S</meta:editing-duration>
    <meta:editing-cycles>8</meta:editing-cycles>
    <meta:generator>Collabora_Office/25.04.9.2$Windows_X86_64 LibreOffice_project/29b0eb8ba16f7c9f343ec5f335fd28028457dac3</meta:generator>
    <meta:document-statistic meta:table-count="0" meta:image-count="0" meta:object-count="0" meta:page-count="1" meta:paragraph-count="7" meta:word-count="137" meta:character-count="802" meta:non-whitespace-character-count="671"/>
  </office:meta>
</office:document-meta>
</file>