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0f5e38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197a6f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197a6f" officeooo:paragraph-rsid="00197a6f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18c77e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4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9f62a" style:font-size-asian="11pt" style:font-style-asian="normal" style:font-weight-asian="normal" style:font-size-complex="11pt" style:font-style-complex="normal" style:font-weight-complex="normal"/>
    </style:style>
    <style:style style:name="T5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6" style:family="text">
      <style:text-properties style:font-name="Calibri" fo:font-size="11pt" fo:font-weight="normal" officeooo:rsid="000b6cae" style:font-size-asian="11pt" style:font-weight-asian="normal" style:font-size-complex="11pt" style:font-weight-complex="normal"/>
    </style:style>
    <style:style style:name="T7" style:family="text">
      <style:text-properties fo:font-variant="normal" fo:text-transform="none" fo:color="#000000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T1.</text:span><text:span text:style-name="T2">5</text:span><text:span text:style-name="T3"> :</text:span><text:span text:style-name="T4"> Développer et promouvoir le covoiturage</text:span></text:p>
      <text:p text:style-name="P2"/>
      <text:p text:style-name="P2"/>
      <text:p text:style-name="P3"><text:span text:style-name="T5">Objectif :</text:span><text:span text:style-name="T6"> </text:span><text:span text:style-name="T7">L’objectif de cette action est d’améliorer l’accès et l’utilisation du covoiturage pour le promouvoir et le faire devenir une alternative à l’autosolisme.</text:span></text:p>
      <text:p text:style-name="P4"/>
      <text:p text:style-name="P4"/>
      <text:p text:style-name="P5">Suivi de l’action :</text:p>
      <text:p text:style-name="P6">Le Conseil départemental de la Haute-Garonne a aménagé 16 aires de co-voiturage représentant 482 places sur le périmètre du PPA et 7 aires sont à l’étude pour 2027 (104 places supplémentaires)</text:p>
      <text:p text:style-name="P6">Ces nouvelles aires seront conçues pour accueillir d’autres modes de transport, notamment le vélo, par la mise ne place de rack ou de box de stationnement.</text:p>
      <text:p text:style-name="P6"/>
      <text:p text:style-name="P6">Le Conseil départemental travaille également avec Tisséo pour promouvoir le covoiturage au sein des parking relais en matérialisant des places dédiées à ce mode de transport. Ils coopèrent également pour faire la promotion du covoiturage et de la plateforme Covoit’éo développée par Tisséo.</text:p>
      <text:p text:style-name="P6"/>
      <text:p text:style-name="P6">La création de voies réservées au covoiturage est en cours de réflexion.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6-18T16:01:44.338732400</dc:date>
    <dc:creator>Virginie Rebille</dc:creator>
    <meta:editing-duration>PT51M29S</meta:editing-duration>
    <meta:editing-cycles>10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7" meta:word-count="148" meta:character-count="947" meta:non-whitespace-character-count="805"/>
  </office:meta>
</office:document-meta>
</file>