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1ba57d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197a6f" officeooo:paragraph-rsid="001d3d7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1a152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9f62a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7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8" style:family="text">
      <style:text-properties fo:font-variant="normal" fo:text-transform="none" fo:color="#000000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1.</text:span><text:span text:style-name="T2">6</text:span><text:span text:style-name="T3"> :</text:span><text:span text:style-name="T4"> </text:span><text:span text:style-name="T5">Développer et promouvoir l’autopartage</text:span></text:p>
      <text:p text:style-name="P2"/>
      <text:p text:style-name="P2"/>
      <text:p text:style-name="P3"><text:span text:style-name="T6">Objectif :</text:span><text:span text:style-name="T7"> </text:span><text:span text:style-name="T8">L’objectif de cette action est de promouvoir l’autopartage en augmentant le nombre de stations d’autopartage et ainsi favoriser la baisse des véhicules sur les axes routiers du territoire du PPA.</text:span></text:p>
      <text:p text:style-name="P4"/>
      <text:p text:style-name="P4"/>
      <text:p text:style-name="P5">Suivi de l’action :</text:p>
      <text:p text:style-name="P6">Un "pass écomobilité" permet de bénéficier de l'accès au réseau Tisséo et au service d'autopartage Citiz à un prix préférentiel.</text:p>
      <text:p text:style-name="P6"/>
      <text:p text:style-name="P6">Des stations d'autopartage Citiz sont aménagées dans plusieurs parcs relais Tisséo :</text:p>
      <text:p text:style-name="P6">- Aéroconstellation (ligne T1)</text:p>
      <text:p text:style-name="P6">- Arènes (lignes A et T1)</text:p>
      <text:p text:style-name="P6">- Argoulets (ligne A)</text:p>
      <text:p text:style-name="P6">- Balma - Gramont (ligne A)</text:p>
      <text:p text:style-name="P6">- Basso Cambo (ligne A)</text:p>
      <text:p text:style-name="P6">- Borderouge (ligne B)</text:p>
      <text:p text:style-name="P6">- Castanet-Tolosan (lignes Linéo et bus)</text:p>
      <text:p text:style-name="P6">- Oncopole (ligne Téléo)</text:p>
      <text:p text:style-name="P6">- Ramonville (ligne B)</text:p>
      <text:p text:style-name="P6">- Ribaute (lignes Linéo et bus)</text:p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8T16:54:09.530141200</dc:date>
    <dc:creator>Virginie Rebille</dc:creator>
    <meta:editing-duration>PT1H33M31S</meta:editing-duration>
    <meta:editing-cycles>13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15" meta:word-count="124" meta:character-count="754" meta:non-whitespace-character-count="645"/>
  </office:meta>
</office:document-meta>
</file>