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2658e6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658e6" officeooo:paragraph-rsid="002658e6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2525e9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5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6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fo:font-variant="normal" fo:text-transform="none" fo:color="#000000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</text:span><text:span text:style-name="T2">2.2</text:span><text:span text:style-name="T3"> :</text:span><text:span text:style-name="T4"> Développer des parkings connectés aux axes de transport en commun afin de favoriser leur utilisation</text:span></text:p>
      <text:p text:style-name="P2"/>
      <text:p text:style-name="P2"/>
      <text:p text:style-name="P3"><text:span text:style-name="T5">Objectif :</text:span><text:span text:style-name="T6"> </text:span><text:span text:style-name="T7">Cette action permet le développement des parkings relais à proximité des transports en commun et des pôles multimodaux afin de faciliter l’augmentation de fréquentation des alternatives à la voiture au sein du périmètre du PPA.</text:span></text:p>
      <text:p text:style-name="P4"/>
      <text:p text:style-name="P4"/>
      <text:p text:style-name="P5">Suivi de l’action :</text:p>
      <text:p text:style-name="P6">L’action est initiée : le parking P+R Ribaute sera étendu en 2026.</text:p>
      <text:p text:style-name="P6"/>
      <text:p text:style-name="P6">Les études sont en cours pour d’autres P+R en connexion avec la future ligne C du métro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9T08:49:27.885908800</dc:date>
    <dc:creator>Virginie Rebille</dc:creator>
    <meta:editing-duration>PT2H9M35S</meta:editing-duration>
    <meta:editing-cycles>19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88" meta:character-count="526" meta:non-whitespace-character-count="442"/>
  </office:meta>
</office:document-meta>
</file>