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0f5e38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2762a4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281c7a" officeooo:paragraph-rsid="00281c7a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272695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4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5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6" style:family="text">
      <style:text-properties style:font-name="Calibri" fo:font-size="11pt" fo:font-weight="normal" officeooo:rsid="000b6cae" style:font-size-asian="11pt" style:font-weight-asian="normal" style:font-size-complex="11pt" style:font-weight-complex="normal"/>
    </style:style>
    <style:style style:name="T7" style:family="text">
      <style:text-properties style:use-window-font-color="true" loext:opacity="0%" style:font-name="Calibri" fo:font-size="11pt" fo:language="fr" fo:country="FR" fo:font-style="normal" fo:font-weight="normal" officeooo:rsid="002658e6" style:font-size-asian="11pt" style:font-style-asian="normal" style:font-weight-asian="normal" style:font-size-complex="11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T</text:span><text:span text:style-name="T2">3.1</text:span><text:span text:style-name="T3"> :</text:span><text:span text:style-name="T4"> Amplifier le développement des stations de ravitaillement en carburants alternatifs à l'énergie fossile sur le territoire du PPA</text:span></text:p>
      <text:p text:style-name="P2"/>
      <text:p text:style-name="P2"/>
      <text:p text:style-name="P3"><text:span text:style-name="T5">Objectif :</text:span><text:span text:style-name="T6"> </text:span><text:span text:style-name="T7">Installer des stations de recharge multiénergies sur le territoire du PPA pour répondre a minima aux objectifs de la LOM et également pour répondre à l’évolution du parc automobile initiée par les habitants. </text:span></text:p>
      <text:p text:style-name="P4"/>
      <text:p text:style-name="P4"/>
      <text:p text:style-name="P5">Suivi de l’action :</text:p>
      <text:p text:style-name="P6">Le déploiement des stations de ravitaillement en carburant alternatif se poursuit sur le territoire en partenariat avec le Syndicat départemental de l’énergie de la Haute-Garonne (SDEHG).</text:p>
      <text:p text:style-name="P6"/>
      <text:p text:style-name="P6">Les autres sous-actions sont en cours d’élaboration, de recensement ou de réflexion au sein de chaque EPCI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6-19T09:59:35.804093300</dc:date>
    <dc:creator>Virginie Rebille</dc:creator>
    <meta:editing-duration>PT3H9M20S</meta:editing-duration>
    <meta:editing-cycles>21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5" meta:word-count="103" meta:character-count="674" meta:non-whitespace-character-count="575"/>
  </office:meta>
</office:document-meta>
</file>