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0f5e38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298ceb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298ceb" officeooo:paragraph-rsid="00298ceb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272695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bold" officeooo:rsid="00298ceb" style:font-size-asian="11pt" style:font-weight-asian="bold" style:font-size-complex="11pt" style:font-weight-complex="bold"/>
    </style:style>
    <style:style style:name="T4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5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6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7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8" style:family="text">
      <style:text-properties style:use-window-font-color="true" loext:opacity="0%" style:font-name="Calibri" fo:font-size="11pt" fo:language="fr" fo:country="FR" fo:font-style="normal" fo:font-weight="normal" officeooo:rsid="00281c7a" style:font-size-asian="11pt" style:font-style-asian="normal" style:font-weight-asian="normal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T</text:span><text:span text:style-name="T2">3.</text:span><text:span text:style-name="T3">2</text:span><text:span text:style-name="T4"> :</text:span><text:span text:style-name="T5"> Poursuivre et amplifier le renouvellement des flottes de transports en commun</text:span></text:p>
      <text:p text:style-name="P2"/>
      <text:p text:style-name="P2"/>
      <text:p text:style-name="P3"><text:span text:style-name="T6">Objectif :</text:span><text:span text:style-name="T7"> </text:span><text:span text:style-name="T8">Poursuivre le renouvellement de la flotte de bus et de car pour une flotte plus verte et moins polluante.</text:span></text:p>
      <text:p text:style-name="P4"/>
      <text:p text:style-name="P4"/>
      <text:p text:style-name="P5">Suivi de l’action :</text:p>
      <text:p text:style-name="P6">En 2025, la part de bus Tisséo roulant au BioGNV atteignait 50 % de la flotte. L’objectif fixé par Tisséo est donc atteint.</text:p>
      <text:p text:style-name="P6">Sa <text:a xlink:type="simple" xlink:href="https://tisseo-collectivites.fr/actualites/la-strategie-energetique-bus" text:style-name="Internet_20_link" text:visited-style-name="Visited_20_Internet_20_Link">stratégie énergétique</text:a> est également définie jusqu’en 2030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6-19T10:02:26.679041300</dc:date>
    <dc:creator>Virginie Rebille</dc:creator>
    <meta:editing-duration>PT3H12M10S</meta:editing-duration>
    <meta:editing-cycles>22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5" meta:word-count="70" meta:character-count="410" meta:non-whitespace-character-count="345"/>
  </office:meta>
</office:document-meta>
</file>