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2a5735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c10f2" officeooo:paragraph-rsid="002c10f2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2a573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style:use-window-font-color="true" loext:opacity="0%" style:font-name="Calibri" fo:font-size="11pt" fo:language="fr" fo:country="FR" fo:font-style="normal" fo:font-weight="normal" officeooo:rsid="00298ceb" style:font-size-asian="11pt" style:font-style-asian="normal" style:font-weight-asian="normal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</text:span><text:span text:style-name="T2">4.1</text:span><text:span text:style-name="T3"> :</text:span><text:span text:style-name="T4"> Réduire l’impact sur la qualité de l’air de la logistique du dernier kilomètre</text:span></text:p>
      <text:p text:style-name="P2"/>
      <text:p text:style-name="P2"/>
      <text:p text:style-name="P3"><text:span text:style-name="T5">Objectif :</text:span><text:span text:style-name="T6"> </text:span><text:span text:style-name="T7">Permettre d’ici 2030 de poursuivre la diminution de 24% des NOx ainsi que d’engager la réduction des particules fines dans des proportions semblables.</text:span></text:p>
      <text:p text:style-name="P4"/>
      <text:p text:style-name="P4"/>
      <text:p text:style-name="P5">Suivi de l’action :</text:p>
      <text:p text:style-name="P6">Cette action n’a pas débuté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9T11:45:42.024231000</dc:date>
    <dc:creator>Virginie Rebille</dc:creator>
    <meta:editing-duration>PT4H55M24S</meta:editing-duration>
    <meta:editing-cycles>24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4" meta:word-count="50" meta:character-count="301" meta:non-whitespace-character-count="254"/>
  </office:meta>
</office:document-meta>
</file>