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d7b53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c10f2" officeooo:paragraph-rsid="002c10f2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a573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2d7b53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1de159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35501" style:font-family-asian="Tahoma" style:font-family-generic-asian="system" style:font-pitch-asian="variable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4.</text:span><text:span text:style-name="T3">2</text:span><text:span text:style-name="T4"> :</text:span><text:span text:style-name="T5"> Utiliser la commande publique comme levier de réduction des émissions liées au transport de marchandises</text:span></text:p>
      <text:p text:style-name="P2"/>
      <text:p text:style-name="P2"/>
      <text:p text:style-name="P3"><text:span text:style-name="T6">Objectif :</text:span><text:span text:style-name="T7"> </text:span><text:span text:style-name="T8">P</text:span><text:span text:style-name="T9">roposer une organisation de travail commune voire mutualisée aux partenaires publics afin de réduire les impacts des commandes publiques sur la qualité de l’air.</text:span></text:p>
      <text:p text:style-name="P4"/>
      <text:p text:style-name="P4"/>
      <text:p text:style-name="P5">Suivi de l’action :</text:p>
      <text:p text:style-name="P6">Cette action n’a pas débuté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11:46:23.011628000</dc:date>
    <dc:creator>Virginie Rebille</dc:creator>
    <meta:editing-duration>PT4H56M4S</meta:editing-duration>
    <meta:editing-cycles>25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53" meta:character-count="339" meta:non-whitespace-character-count="289"/>
  </office:meta>
</office:document-meta>
</file>